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" fo:font-size="11pt" officeooo:paragraph-rsid="001f8f60" style:font-size-asian="11pt" style:font-size-complex="11pt"/>
    </style:style>
    <style:style style:name="P2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" fo:font-size="11pt" style:font-size-asian="11pt" style:font-size-complex="11pt"/>
    </style:style>
    <style:style style:name="P3" style:family="paragraph" style:parent-style-name="Text_20_body">
      <style:text-properties style:font-name="Arial" fo:font-size="11pt" style:font-size-asian="11pt" style:font-size-complex="11pt"/>
    </style:style>
    <style:style style:name="P4" style:family="paragraph" style:parent-style-name="Text_20_body">
      <style:paragraph-properties fo:margin-top="0cm" fo:margin-bottom="0cm" style:contextual-spacing="false"/>
      <style:text-properties style:font-name="Arial" fo:font-size="11pt" style:font-size-asian="11pt" style:font-size-complex="11pt"/>
    </style:style>
    <style:style style:name="P5" style:family="paragraph" style:parent-style-name="Text_20_body">
      <style:paragraph-properties fo:margin-top="0cm" fo:margin-bottom="0cm" style:contextual-spacing="false"/>
      <style:text-properties style:font-name="Arial" fo:font-size="11pt" fo:language="pt" fo:country="BR" style:font-size-asian="11pt" style:font-size-complex="11pt"/>
    </style:style>
    <style:style style:name="P6" style:family="paragraph" style:parent-style-name="Text_20_body">
      <style:paragraph-properties fo:margin-top="0cm" fo:margin-bottom="0cm" style:contextual-spacing="false"/>
      <style:text-properties style:font-name="Arial" fo:font-size="11pt" fo:font-weight="bold" style:font-size-asian="11pt" style:font-weight-asian="bold" style:font-size-complex="11pt" style:font-weight-complex="bold"/>
    </style:style>
    <style:style style:name="T1" style:family="text">
      <style:text-properties fo:language="pt" fo:country="BR"/>
    </style:style>
    <style:style style:name="T2" style:family="text">
      <style:text-properties fo:language="pt" fo:country="BR" fo:font-weight="bold" style:font-weight-asian="bold" style:font-weight-complex="bold"/>
    </style:style>
    <style:style style:name="T3" style:family="text">
      <style:text-properties fo:language="pt" fo:country="BR" fo:font-weight="bold" officeooo:rsid="001ee249" style:font-weight-asian="bold" style:font-weight-complex="bold"/>
    </style:style>
    <style:style style:name="T4" style:family="text">
      <style:text-properties fo:language="pt" fo:country="BR" fo:font-weight="bold" officeooo:rsid="00216dd4" style:font-weight-asian="bold" style:font-weight-complex="bold"/>
    </style:style>
    <style:style style:name="T5" style:family="text">
      <style:text-properties fo:font-weight="bold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2">EDITAL Nº </text:span><text:span text:style-name="T3">0</text:span><text:span text:style-name="T2">0</text:span><text:span text:style-name="T3">6</text:span><text:span text:style-name="T2">/2024 </text:span></text:p>
      <text:p text:style-name="P1"><text:span text:style-name="T2">CAPOEIRA VIVA NAS ESCOLAS </text:span><text:span text:style-name="T1"> </text:span> </text:p>
      <text:p text:style-name="P2"><text:span text:style-name="T1">ANEXO I – ESCOLAS MUNICIPAIS POR GERÊNCIAS REGIONAIS DE EDUCAÇÃO DE SALVADOR</text:span> </text:p>
      <text:p text:style-name="P3"> </text:p>
      <text:p text:style-name="P4"><text:span text:style-name="T4">SÃ</text:span><text:span text:style-name="T2">O CAETANO</text:span> </text:p>
      <text:p text:style-name="P4"><text:span text:style-name="T1">Escola Municipal Xavier Marques</text:span> </text:p>
      <text:p text:style-name="P4"><text:span text:style-name="T1">Endereço: Rua do Bom Juá – Faz Grande do Retiro</text:span> </text:p>
      <text:p text:style-name="P5"/>
      <text:p text:style-name="P4"><text:span text:style-name="T1">Escola Municipal Campinas de Pirajá</text:span> </text:p>
      <text:p text:style-name="P4"><text:span text:style-name="T1">Endereço: Estrada Campinas de Pirajá- Campinas de Pirajá</text:span> </text:p>
      <text:p text:style-name="P4"> </text:p>
      <text:p text:style-name="P6"><text:span text:style-name="T1">PIRAJÁ</text:span> </text:p>
      <text:p text:style-name="P4"><text:span text:style-name="T1">Escola Municipal Clériston Andrade</text:span> </text:p>
      <text:p text:style-name="P4"><text:span text:style-name="T1">Endereço: Rua Djalma Sanches, 106 - São Marcos</text:span> </text:p>
      <text:p text:style-name="P4"/>
      <text:p text:style-name="P4"><text:span text:style-name="T1">Escola Municipal Alexandrina Santos Pita</text:span> </text:p>
      <text:p text:style-name="P4"><text:span text:style-name="T1">Endereço: Rua Elísio Mesquita – Pirajá</text:span> </text:p>
      <text:p text:style-name="P4"> </text:p>
      <text:p text:style-name="P6"><text:span text:style-name="T1">CAJAZEIRAS</text:span> </text:p>
      <text:p text:style-name="P4"><text:span text:style-name="T1">Escola Municipal Ulysses Guimarães</text:span> </text:p>
      <text:p text:style-name="P4"><text:span text:style-name="T1">Endereço: Rua Osvaldo Sá Menezes – Faz. Grande -I</text:span> </text:p>
      <text:p text:style-name="P4"> </text:p>
      <text:p text:style-name="P4"><text:span text:style-name="T1">Escola Municipal Elísio Athaíde</text:span> </text:p>
      <text:p text:style-name="P4"><text:span text:style-name="T1">Endereço: Rua D, Quadra Vl, SN - Cajazeiras</text:span> </text:p>
      <text:p text:style-name="P4"> </text:p>
      <text:p text:style-name="P6"><text:span text:style-name="T1">SUBÚRBIO II</text:span> </text:p>
      <text:p text:style-name="P4"><text:span text:style-name="T1">Escola Municipal da Ilha de Maré</text:span> </text:p>
      <text:p text:style-name="P4"><text:span text:style-name="T1">Endereço: Rua da Caeira, SN - Praia Grande</text:span> </text:p>
      <text:p text:style-name="P4"> </text:p>
      <text:p text:style-name="P4"><text:span text:style-name="T1">Escola Municipal de Periperi</text:span> </text:p>
      <text:p text:style-name="P4"><text:span text:style-name="T1">Endereço: R. Rosalvo Barbosa Romeu, 319 – Periperi</text:span> </text:p>
      <text:p text:style-name="P4"> </text:p>
      <text:p text:style-name="P4"><text:span text:style-name="T1">Escola Municipal D. Pedro I</text:span> </text:p>
      <text:p text:style-name="P4"><text:span text:style-name="T1">Endereço: Rua João Martins - Paripe</text:span> </text:p>
      <text:p text:style-name="P4"> </text:p>
      <text:p text:style-name="P4"><text:span text:style-name="T2">CIDADE BAIXA/LIBERDADE</text:span> </text:p>
      <text:p text:style-name="P4"><text:span text:style-name="T1">Escola Municipal Carmelitana do Menino Jesus</text:span> </text:p>
      <text:p text:style-name="P4"><text:span text:style-name="T1">Endereço: Rua José Geraldo Veloso Gordilho - Uruguai</text:span> </text:p>
      <text:p text:style-name="P4"> </text:p>
      <text:p text:style-name="P4"><text:span text:style-name="T1">Escola Municipal Alfredo Amorim</text:span> </text:p>
      <text:p text:style-name="P4"><text:span text:style-name="T1">Endereço: Largo do Papagaio S/n – Ribeira</text:span> </text:p>
      <text:p text:style-name="P4"> </text:p>
      <text:p text:style-name="P4"><text:span text:style-name="T1">Escola Municipal de Pau Miúdo</text:span> </text:p>
      <text:p text:style-name="P4"><text:span text:style-name="T1">Endereço: Rua 20 de Agosto – Pau Miúdo</text:span> </text:p>
      <text:p text:style-name="P4"> </text:p>
      <text:p text:style-name="P6"><text:span text:style-name="T1">SUBÚRBIO I</text:span> </text:p>
      <text:p text:style-name="P4"><text:span text:style-name="T1">Escola Municipal da Fazenda Coutos</text:span> </text:p>
      <text:p text:style-name="P4"><text:span text:style-name="T1">Endereço: Alameda Almirante Marques de Leão, 465 - Fazenda Coutos</text:span> </text:p>
      <text:p text:style-name="P4"><text:soft-page-break/> </text:p>
      <text:p text:style-name="P4"><text:span text:style-name="T1">Escola Municipal Eufrosina Miranda</text:span> </text:p>
      <text:p text:style-name="P4"><text:span text:style-name="T1">Endereço: Rua Aterro do Joanes, 96 – Lobato</text:span> </text:p>
      <text:p text:style-name="P4"> </text:p>
      <text:p text:style-name="P4"><text:span text:style-name="T1">Escola Municipal de Itacaranha Manoel Faustino</text:span> </text:p>
      <text:p text:style-name="P4"><text:span text:style-name="T1">Endereço: Rua João Carmo Souza – Itacaranha</text:span> </text:p>
      <text:p text:style-name="P4"> </text:p>
      <text:p text:style-name="P4"><text:span text:style-name="T2">ITAPUÃ</text:span> </text:p>
      <text:p text:style-name="P4"><text:span text:style-name="T1">Escola Municipal Nova do Bairro da Paz</text:span> </text:p>
      <text:p text:style-name="P4"><text:span text:style-name="T1">Endereço: Travessa Bela Vista da Paz – Bairro da Paz</text:span> </text:p>
      <text:p text:style-name="P4"> </text:p>
      <text:p text:style-name="P4"><text:span text:style-name="T1">Escola Municipal Susana Wesley</text:span> </text:p>
      <text:p text:style-name="P4"><text:span text:style-name="T1">Endereço: Rua Luíza Mahim – Boca do Rio</text:span> </text:p>
      <text:p text:style-name="P4"> </text:p>
      <text:p text:style-name="P6"><text:span text:style-name="T1">CABULA</text:span> </text:p>
      <text:p text:style-name="P4"><text:span text:style-name="T1">Escola municipal Dep. Gersino Coelho</text:span> </text:p>
      <text:p text:style-name="P4"><text:span text:style-name="T1">Endereço: Travessa Fernando de São Paulo,126- Doron</text:span> </text:p>
      <text:p text:style-name="P4"> </text:p>
      <text:p text:style-name="P4"><text:span text:style-name="T1">Escola Municipal da Engomadeira</text:span> </text:p>
      <text:p text:style-name="P4"><text:span text:style-name="T1">Endereço: Rua da Engomadeira, 53 – Engomadeira</text:span> </text:p>
      <text:p text:style-name="P4"> </text:p>
      <text:p text:style-name="P4"><text:span text:style-name="T2">CENTRO</text:span> </text:p>
      <text:p text:style-name="P4"><text:span text:style-name="T1">Escola Municipal Luiz Anselmo</text:span> </text:p>
      <text:p text:style-name="P4"><text:span text:style-name="T1">Endereço: Rua Luiz Anselmo, 175 - Luiz Anselmo</text:span> </text:p>
      <text:p text:style-name="P4"> </text:p>
      <text:p text:style-name="P4"><text:span text:style-name="T1">Escola Municipal Olga Figueiredo de Azevedo</text:span> </text:p>
      <text:p text:style-name="P4"><text:span text:style-name="T1">Endereço: Rua Edson Saldanha (Baixa do Matatu), 366 – Luiz Anselmo</text:span> </text:p>
      <text:p text:style-name="P4"> </text:p>
      <text:p text:style-name="P4"><text:span text:style-name="T1">Escola municipal Martagão Gesteira</text:span> </text:p>
      <text:p text:style-name="P4"><text:span text:style-name="T1">Rua Almirante Alves Câmara – Engenho Velho de Brotas</text:span> </text:p>
      <text:p text:style-name="P4"> </text:p>
      <text:p text:style-name="P6"><text:span text:style-name="T1">ORLA</text:span> </text:p>
      <text:p text:style-name="P4"><text:span text:style-name="T1">Escola Municipal São Domingos Sávio</text:span> </text:p>
      <text:p text:style-name="P4"><text:span text:style-name="T1">Endereço: Rua Jardim Botânico - Ondina</text:span> </text:p>
      <text:p text:style-name="P4"> </text:p>
      <text:p text:style-name="P4"><text:span text:style-name="T1">Escola Municipal Senador Antônio Carlos Magalhães</text:span> </text:p>
      <text:p text:style-name="P4"><text:span text:style-name="T1">Endereço: Av. General Graça Lessa – Acupe de Brotas</text:span> 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7-08T15:45:15.517000000</meta:creation-date>
    <dc:date>2024-07-08T15:58:08.302000000</dc:date>
    <meta:editing-duration>PT12M14S</meta:editing-duration>
    <meta:editing-cycles>3</meta:editing-cycles>
    <meta:generator>LibreOffice/7.3.1.3$Windows_X86_64 LibreOffice_project/a69ca51ded25f3eefd52d7bf9a5fad8c90b87951</meta:generator>
    <meta:document-statistic meta:table-count="0" meta:image-count="0" meta:object-count="0" meta:page-count="2" meta:paragraph-count="83" meta:word-count="328" meta:character-count="2260" meta:non-whitespace-character-count="1893"/>
  </office:meta>
</office:document-meta>
</file>