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miri Quran" svg:font-family="'Amiri Quran'" style:font-pitch="variable"/>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top="0cm" fo:margin-bottom="0cm" style:contextual-spacing="false" fo:text-align="justify" style:justify-single-word="false"/>
      <style:text-properties style:font-name="Arial" fo:font-size="11pt" officeooo:paragraph-rsid="001126be" style:font-size-asian="11pt" style:font-size-complex="11pt"/>
    </style:style>
    <style:style style:name="P2" style:family="paragraph" style:parent-style-name="Text_20_body">
      <style:paragraph-properties fo:margin-top="0cm" fo:margin-bottom="0cm" style:contextual-spacing="false" fo:text-align="center" style:justify-single-word="false"/>
      <style:text-properties style:font-name="Arial" fo:font-size="11pt" officeooo:paragraph-rsid="001126be" style:font-size-asian="11pt" style:font-size-complex="11pt"/>
    </style:style>
    <style:style style:name="P3" style:family="paragraph" style:parent-style-name="Text_20_body">
      <style:paragraph-properties fo:margin-top="0cm" fo:margin-bottom="0cm" style:contextual-spacing="false" fo:text-align="center" style:justify-single-word="false"/>
      <style:text-properties style:font-name="Arial" fo:font-size="11pt" fo:font-weight="bold" officeooo:paragraph-rsid="001126be" style:font-size-asian="11pt" style:font-weight-asian="bold" style:font-size-complex="11pt" style:font-weight-complex="bold"/>
    </style:style>
    <style:style style:name="T1" style:family="text">
      <style:text-properties fo:language="pt" fo:country="BR"/>
    </style:style>
    <style:style style:name="T2" style:family="text">
      <style:text-properties fo:language="pt" fo:country="BR" fo:font-weight="bold" style:font-weight-asian="bold" style:font-weight-complex="bold"/>
    </style:style>
    <style:style style:name="T3" style:family="text">
      <style:text-properties style:font-name="Amiri Quran"/>
    </style:style>
    <style:style style:name="T4" style:family="text">
      <style:text-properties style:font-name="Amiri Quran" fo:language="pt" fo:country="BR"/>
    </style:style>
    <style:style style:name="T5" style:family="text">
      <style:text-properties style:font-name="Arial"/>
    </style:style>
    <style:style style:name="T6" style:family="text">
      <style:text-properties style:font-name="Arial" fo:language="pt" fo:country="BR"/>
    </style:style>
    <style:style style:name="T7" style:family="text">
      <style:text-properties style:font-name="Arial" fo:font-size="11pt" fo:language="pt" fo:country="BR" style:font-size-asian="11pt" style:font-size-complex="11pt"/>
    </style:style>
    <style:style style:name="T8" style:family="text">
      <style:text-properties style:font-name="Arial" fo:font-size="11pt" style:font-size-asian="11pt" style:font-size-complex="11pt"/>
    </style:style>
    <style:style style:name="T9" style:family="text">
      <style:text-properties fo:font-size="11pt" style:font-size-asian="11pt" style:font-size-complex="11pt"/>
    </style:style>
    <style:style style:name="T10" style:family="text">
      <style:text-properties fo:font-size="11pt" fo:language="pt" fo:country="BR" style:font-size-asian="11pt"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EDITAL 006/2024</text:span> </text:p>
      <text:p text:style-name="P2"><text:span text:style-name="T2">CAPOEIRA VIVA NAS ESCOLAS 2ª EDIÇÃO</text:span> </text:p>
      <text:p text:style-name="P2"><text:span text:style-name="T1">ANEXO II - MINUTA DO TERMO DE COMPROMISSO N° 00XX/2024</text:span> </text:p>
      <text:p text:style-name="P1"> </text:p>
      <text:p text:style-name="P1"> </text:p>
      <text:p text:style-name="P1"><text:span text:style-name="T1">TERMO DE COMPROMISSO QUE ENTRE SI CELEBRAM A FUNDAÇÃO GREGÓRIO DE MATTOS E ..........……………………..........., SELECIONADO (A) NO EDITAL 006/2024 CAPOEIRA VIVA NAS ESCOLAS 2ª EDIÇÃO, PARA EXECUTAR A PROPOSTA CULTURAL <text:s/>....................................................………..</text:span> </text:p>
      <text:p text:style-name="P1"><text:span text:style-name="T1">A FUNDAÇÃO GREGÓRIO DE MATTOS - FGM, fundação com personalidade jurídica de direito público, integrante da administração indireta do Município de Salvador, vinculada à Secretaria Municipal de Cultura e Turismo - SECULT, inscrita no CNPJ sob o nº. 15.185.234/0001-28, com sede na Ladeira da Barroquinha, 2 - Centro, nesta Capital, neste ato representada por seu Presidente Sr. Fernando Ferreira de Carvalho, na forma do seu Estatuto, doravante denominada FGM, e do outro lado ................................................, (qualificação - nacionalidade, profissão, RG, CPF/MF (ou CNPJ se for pessoa jurídica) e endereço completo), doravante denominado (a) COMPROMITENTE, firmam o presente TERMO DE COMPROMISSO  nos termos do EDITAL 006/2024 CAPOEIRA VIVA NAS ESCOLAS 2ª EDIÇÃO, que se regerá nos termos do Artigo 216 da Constituição Federal, Lei Complementar Federal nº 101/2000, Decreto Federal nº. 5.753/2006, Lei Federal nº 14.133/2021, Lei Municipal nº 4.484/1992, Lei Municipal nº 8.550/2014, Lei Municipal nº 8.551/2014, Decreto Municipal n° 27.179/2016, Decreto Municipal n° 29.489/2018, Lei Municipal 9.619/2022, e demais legislações pertinentes, de acordo com o Processo nº ...................... que integra este Instrumento independentemente de transcrição, mediante as cláusulas e condições seguintes:</text:span> </text:p>
      <text:p text:style-name="P1"> </text:p>
      <text:p text:style-name="P1"><text:span text:style-name="T1">I - CLÁUSULA PRIMEIRA - DO OBJETO</text:span> </text:p>
      <text:p text:style-name="P1"> </text:p>
      <text:p text:style-name="P1"><text:span text:style-name="T1">Constitui objeto deste TERMO DE COMPROMISSO a realização da proposta artístico-cultural “...................................” nos termos do Cronograma de Execução apresentado pelo (a) COMPROMITENTE, conforme as disposições da Chamada Pública em referência, aprovados pela Comissão Técnica de Avaliação e Acompanhamento, mediante o recebimento de apoio financeiro.</text:span> </text:p>
      <text:p text:style-name="P1"> </text:p>
      <text:p text:style-name="P1"><text:span text:style-name="T1">CLÁUSULA SEGUNDA - DO VALOR DO APOIO FINANCEIRO E DOS RECURSOS ORÇAMENTÁRIOS</text:span> </text:p>
      <text:p text:style-name="P1"> </text:p>
      <text:p text:style-name="P1"><text:span text:style-name="T1">O valor bruto do apoio financeiro é de R$ ............................. (...............................), nos termos do Capítulo 2. do referido Edital, sobre o qual incidirá retenção tributária consoante a Lei Federal 8.981/1995 e Solução de Divergência COSIT nº 9 de 16 de julho de 2012.</text:span> </text:p>
      <text:p text:style-name="P1"> </text:p>
      <text:p text:style-name="P1"><text:span text:style-name="T1">Os recursos destinados ao apoio financeiro de que trata este TERMO DE COMPROMISSO são oriundos da Dotação Orçamentária 12.361.0014.233300 Manutenção das Unidades de Ensino Fundamental, Fonte: 1.500.1- Recursos Não Vinculados de Impostos – Tesouro, Elementos de Despesas 33.50.41 – Contribuições e 33.60.45 – Subvenções Econômicas.</text:span> </text:p>
      <text:p text:style-name="P1"> </text:p>
      <text:p text:style-name="P1"><text:span text:style-name="T1">CLÁUSULA TERCEIRA - DAS CONDIÇÕES PARA O REPASSE</text:span> </text:p>
      <text:p text:style-name="P1"> </text:p>
      <text:p text:style-name="P1"><text:span text:style-name="T1">O valor líquido do apoio financeiro será depositado na conta bancária nº ............................, Agência ........., Banco Bradesco, em nome do (a) COMPROMITENTE, CPF nº ........................., após assinatura deste Termo e, pelo menos, 05 (cinco) dias antes do início da execução da </text:span><text:soft-page-break/><text:span text:style-name="T1">proposta, conforme Cronograma de Execução apresentado pelo(a) COMPROMITENTE no ato da inscrição da proposta, caso esteja livre de pendências ou inadimplências junto a Fundação Gregório de Mattos e ao Município do Salvador.</text:span> </text:p>
      <text:p text:style-name="P1"> </text:p>
      <text:p text:style-name="P1"><text:span text:style-name="T1">CLÁUSULA QUARTA - DOS PRAZOS E DA EXECUÇÃO DA PROPOSTA</text:span> </text:p>
      <text:p text:style-name="P1"> </text:p>
      <text:p text:style-name="P1"><text:span text:style-name="T1">Este TERMO DE COMPROMISSO terá vigência de .... de .... a .... de .....</text:span> </text:p>
      <text:p text:style-name="P1"> </text:p>
      <text:p text:style-name="P1"><text:span text:style-name="T1">PARÁGRAFO 1º. O prazo de vigência poderá ser prorrogado, apenas uma vez, mediante solicitação escrita e devidamente justificada do (a) COMPROMITENTE, desde que aceita pela FGM, com recebimento formal em até 15 (quinze) dias antes do término do prazo consignado;</text:span> </text:p>
      <text:p text:style-name="P1"> </text:p>
      <text:p text:style-name="P1"><text:span text:style-name="T1">PARÁGRAFO 2º. As alterações deste TERMO DE COMPROMISSO que se fizerem necessárias dar-se-ão mediante assinatura de Termo Aditivo, formalizado através de processo específico.</text:span> </text:p>
      <text:p text:style-name="P1"> </text:p>
      <text:p text:style-name="P1"><text:span text:style-name="T1">CLÁUSULA QUINTA - DAS RESPONSABILIDADES</text:span> </text:p>
      <text:p text:style-name="P1"> </text:p>
      <text:p text:style-name="P1"><text:span text:style-name="T1">Para consecução do objeto deste TERMO DE COMPROMISSO, caberá às Partes:</text:span> </text:p>
      <text:p text:style-name="P1"> </text:p>
      <text:p text:style-name="P1"><text:span text:style-name="T1">I - À FGM:</text:span> </text:p>
      <text:p text:style-name="P1"> </text:p>
      <text:p text:style-name="P1"><text:span text:style-name="T1">a) Efetuar o pagamento relativo ao apoio financeiro, ao (à) COMPROMITENTE, nos termos das Cláusulas Segunda e Quarta deste TERMO DE COMPROMISSO;</text:span> </text:p>
      <text:p text:style-name="P1"> </text:p>
      <text:p text:style-name="P1"><text:span text:style-name="T1">b) Acompanhar e fiscalizar o desenvolvimento e realização da proposta;</text:span> </text:p>
      <text:p text:style-name="P1"> </text:p>
      <text:p text:style-name="P1"><text:span text:style-name="T1">c) Avaliar e deliberar sobre eventuais alterações solicitadas pelo proponente que venham modificar a proposta aprovada;</text:span> </text:p>
      <text:p text:style-name="P1"> </text:p>
      <text:p text:style-name="P1"><text:span text:style-name="T1">d) Avaliar e aprovar a aplicação às marcas disponibilizadas pela FGM nos materiais de divulgação e produtos resultantes da proposta.</text:span> </text:p>
      <text:p text:style-name="P1"> </text:p>
      <text:p text:style-name="P1"><text:span text:style-name="T1">II - AO (À) COMPROMITENTE (A)</text:span> </text:p>
      <text:p text:style-name="P1"> </text:p>
      <text:p text:style-name="P1"><text:span text:style-name="T1">a) Desenvolver e realizar proposta selecionada pela FGM no Edital nº 01/2024 conforme apresentada;</text:span> </text:p>
      <text:p text:style-name="P1"> </text:p>
      <text:p text:style-name="P1"><text:span text:style-name="T1">b) Aplicar os recursos no desenvolvimento e realização da proposta selecionada;</text:span> </text:p>
      <text:p text:style-name="P1"> </text:p>
      <text:p text:style-name="P1"><text:span text:style-name="T1">c) Permitir e colaborar com o acompanhamento e a fiscalização da execução da proposta;</text:span> </text:p>
      <text:p text:style-name="P1"> </text:p>
      <text:p text:style-name="P1"><text:span text:style-name="T1">d) Responsabilizar-se pelos compromissos e encargos de natureza trabalhista, previdenciária, fiscal, comercial, bancária, intelectual (direito autoral, inclusive os conexos, e de propriedade industrial), bem como quaisquer outros resultantes da execução da proposta;</text:span> </text:p>
      <text:p text:style-name="P1"> </text:p>
      <text:p text:style-name="P1"><text:span text:style-name="T1">e) Ceder à FGM, nos termos do Art. 93 da Lei Federal nº 14.133/2021, todos os direitos patrimoniais relativos à proposta e autorizar sua execução conforme juízo de conveniência e oportunidade das autoridades competentes;</text:span> </text:p>
      <text:p text:style-name="P1"> </text:p>
      <text:p text:style-name="P1"><text:soft-page-break/><text:span text:style-name="T1">f) Solicitar e justificar com antecedência de no mínimo 15 (quinze) dias eventuais alterações que venham modificar a proposta aprovada;</text:span> </text:p>
      <text:p text:style-name="P1"> </text:p>
      <text:p text:style-name="P1"><text:span text:style-name="T1">g) Incluir em todo material de divulgação e produtos resultantes da proposta as logomarcas disponibilizadas, com aprovação prévia da FGM;</text:span> </text:p>
      <text:p text:style-name="P1"> </text:p>
      <text:p text:style-name="P1"><text:span text:style-name="T1">h) Encaminhar à FGM, em até 30 (trinta) dias do término da execução da proposta, o Relatório de Cumprimento do Objeto, elaborado de acordo com as orientações da FGM e as constantes no Edital 01/2024.</text:span> </text:p>
      <text:p text:style-name="P1"> </text:p>
      <text:p text:style-name="P1"><text:span text:style-name="T1">CLÁUSULA SEXTA - DAS SANÇÕES</text:span> </text:p>
      <text:p text:style-name="P1"> </text:p>
      <text:p text:style-name="P1"><text:span text:style-name="T1">Caso o (a) COMPROMITENTE incorra em inadimplemento das obrigações por ele assumidas, ser-lhe-ão aplicadas, assegurado o contraditório e a ampla defesa, as sanções previstas no Art. 156 da Lei Federal nº 14.133/2021, a qual rege este TERMO DE COMPROMISSO.</text:span> </text:p>
      <text:p text:style-name="P1"> </text:p>
      <text:p text:style-name="P1"><text:span text:style-name="T1">PARÁGRAFO 1º Pela inexecução parcial da proposta selecionada, a Administração poderá, garantida a prévia defesa, aplicar ao COMPROMITENTE as seguintes sanções:</text:span> </text:p>
      <text:p text:style-name="P1"> </text:p>
      <text:p text:style-name="P1"><text:span text:style-name="T1">a) Advertência;</text:span> </text:p>
      <text:p text:style-name="P1"> </text:p>
      <text:p text:style-name="P1"><text:span text:style-name="T1">b) Multa, de 10 a 30% do valor da quantia recebida, a depender do prejuízo causado à Administração Pública Municipal, sendo a porcentagem estabelecida a critério da FGM;</text:span> </text:p>
      <text:p text:style-name="P1"> </text:p>
      <text:p text:style-name="P1"><text:span text:style-name="T1">c) Suspensão temporária de participação em editais da FGM e impedimento de contratar com a Administração Pública direta e indireta de todos os entes federativos, por prazo não superior a 2 (dois) anos;</text:span> </text:p>
      <text:p text:style-name="P1"> </text:p>
      <text:p text:style-name="P1"><text:span text:style-name="T1">PARÁGRAFO 2º total do objeto deste TERMO DE COMPROMISSO, o (a) COMPROMITENTE, garantida a prévia defesa, estará sujeito(a) às seguintes sanções:</text:span> </text:p>
      <text:p text:style-name="P1"> </text:p>
      <text:p text:style-name="P1"><text:span text:style-name="T1">a) Multa, de 10 a 30% do valor da quantia recebida, a depender do prejuízo causado à Administração Pública Municipal, sendo a porcentagem estabelecida a critério da FGM;</text:span> </text:p>
      <text:p text:style-name="P1"> </text:p>
      <text:p text:style-name="P1"><text:span text:style-name="T1">b) Suspensão temporária de participação em editais da FGM por prazo não superior a 2 (dois) anos;</text:span> </text:p>
      <text:p text:style-name="P1"> </text:p>
      <text:p text:style-name="P1"><text:span text:style-name="T1">c) Impedimento de licitar e contratar com a Administração Pública direta e indireta de todos os entes federativos, por prazo não superior a 2 (dois) anos;</text:span> </text:p>
      <text:p text:style-name="P1"> </text:p>
      <text:p text:style-name="P1"><text:span text:style-name="T1">d) Declaração de inidoneidade para licitar ou contratar com a Administração Pública direta e indireta de todos os entes federativos, pelo prazo mínimo de 3 (três) anos e máximo de 6 (seis) anos.</text:span> </text:p>
      <text:p text:style-name="P1"> </text:p>
      <text:p text:style-name="P1"><text:span text:style-name="T1">PARÁGRAFO 3º As sanções previstas no parágrafo 2º poderão ser aplicadas cumulativamente.</text:span> </text:p>
      <text:p text:style-name="P1"> </text:p>
      <text:p text:style-name="P1"><text:span text:style-name="T1">PARÁGRAFO 4º Se a multa aplicada e as indenizações cabíveis forem superiores ao valor de pagamento eventualmente devido pela Administração ao contratado, além da perda desse valor, a diferença será descontada da garantia prestada ou será cobrada judicialmente.</text:span> </text:p>
      <text:p text:style-name="P1"> </text:p>
      <text:p text:style-name="P1"><text:soft-page-break/><text:span text:style-name="T1">PARÁGRAFO 5º A aplicação das sanções previstas no parágrafo 2º não exclui, em hipótese alguma, a obrigação de reparação integral do dano causado à Administração Pública.</text:span> </text:p>
      <text:p text:style-name="P1"> </text:p>
      <text:p text:style-name="P1"><text:span text:style-name="T1">CLÁUSULA SÉTIMA - DA RESCISÃO</text:span> </text:p>
      <text:p text:style-name="P1"> </text:p>
      <text:p text:style-name="P1"><text:span text:style-name="T1">Assegurado o contraditório e a ampla defesa, o presente TERMO DE COMPROMISSO poderá ser rescindido, independentemente de interpelação judicial, nos casos de inexecução, total ou parcial, com as consequências legais, nos termos da legislação que o rege.</text:span> </text:p>
      <text:p text:style-name="P1"> </text:p>
      <text:p text:style-name="P1"><text:span text:style-name="T1">CLÁUSULA OITAVA - DA PUBLICIDADE</text:span> </text:p>
      <text:p text:style-name="P1"> </text:p>
      <text:p text:style-name="P1"><text:span text:style-name="T1">O presente TERMO DE COMPROMISSO será publicado, de forma resumida, no Diário Oficial do Município, nos termos da legislação específica.</text:span> </text:p>
      <text:p text:style-name="P1"> </text:p>
      <text:p text:style-name="P1"><text:span text:style-name="T1">CLÁUSULA NONA - DOS DOCUMENTOS INTEGRANTES</text:span> </text:p>
      <text:p text:style-name="P1"> </text:p>
      <text:p text:style-name="P1"><text:span text:style-name="T1">Consideram-se partes integrantes do presente termo, como se nele estivessem aqui transcritos:</text:span> </text:p>
      <text:p text:style-name="P1"> </text:p>
      <text:p text:style-name="P1"><text:span text:style-name="T1">I. Cópia do EDITAL 006/2024 CAPOEIRA VIVA NAS ESCOLAS 2ª EDIÇÃO e seus anexos;</text:span> </text:p>
      <text:p text:style-name="P1"> </text:p>
      <text:p text:style-name="P1"><text:span text:style-name="T1">II. Cópia do Processo Administrativo nº ............................;</text:span> </text:p>
      <text:p text:style-name="P1"> </text:p>
      <text:p text:style-name="P1"><text:span text:style-name="T1">III. Cópia do Formulário de Apresentação da Proposta .......................................</text:span> </text:p>
      <text:p text:style-name="P1"> </text:p>
      <text:p text:style-name="P1"><text:span text:style-name="T1">CLÁUSULA DÉCIMA - DO FORO</text:span> </text:p>
      <text:p text:style-name="P1"> </text:p>
      <text:p text:style-name="P1"><text:span text:style-name="T1">Elege-se o Foro da Comarca da Cidade do Salvador, Capital do Estado da Bahia, com expressa renúncia a qualquer outro por mais privilegiado que seja, para dirimir quaisquer questões decorrentes do presente TERMO DE COMPROMISSO e que não possam ser resolvidas pela mediação administrativa.</text:span> </text:p>
      <text:p text:style-name="P1"> </text:p>
      <text:p text:style-name="P1"><text:span text:style-name="T1">Estando justas e acordes assinam as partes o presente Instrumento em duas vias de igual teor e forma, depois de lido e achado conforme.</text:span> </text:p>
      <text:p text:style-name="P1"> </text:p>
      <text:p text:style-name="P1"><text:span text:style-name="T1">Salvador, ............. de ......................................... de ................</text:span> </text:p>
      <text:p text:style-name="P1"> </text:p>
      <text:p text:style-name="P1"><text:span text:style-name="T1">..............................................................................</text:span> </text:p>
      <text:p text:style-name="P1"><text:span text:style-name="T1">PELA FGM</text:span> </text:p>
      <text:p text:style-name="P1"> </text:p>
      <text:p text:style-name="P1"><text:span text:style-name="T1">................................................................................</text:span> </text:p>
      <text:p text:style-name="P1"><text:span text:style-name="T1">(PELO/A) COMPROMITENTE</text:span> </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miri Quran" svg:font-family="'Amiri Quran'" style:font-pitch="variable"/>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pt" fo:country="B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pt" fo:country="B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4-07-08T15:46:25.996000000</meta:creation-date>
    <dc:date>2024-07-08T15:56:59.746000000</dc:date>
    <meta:editing-duration>PT10M33S</meta:editing-duration>
    <meta:editing-cycles>1</meta:editing-cycles>
    <meta:document-statistic meta:table-count="0" meta:image-count="0" meta:object-count="0" meta:page-count="4" meta:paragraph-count="121" meta:word-count="1349" meta:character-count="9502" meta:non-whitespace-character-count="8090"/>
    <meta:generator>LibreOffice/7.3.1.3$Windows_X86_64 LibreOffice_project/a69ca51ded25f3eefd52d7bf9a5fad8c90b87951</meta:generator>
  </office:meta>
</office:document-meta>
</file>