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fo:font-weight="bold" officeooo:paragraph-rsid="000e2f57" style:font-size-asian="11pt" style:font-weight-asian="bold" style:font-size-complex="11pt" style:font-weight-complex="bold"/>
    </style:style>
    <style:style style:name="P2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0e2f57" style:font-size-asian="11pt" style:font-size-complex="11pt"/>
    </style:style>
    <style:style style:name="P3" style:family="paragraph" style:parent-style-name="Text_20_body">
      <style:paragraph-properties fo:margin-top="0cm" fo:margin-bottom="0cm" style:contextual-spacing="false"/>
      <style:text-properties style:font-name="Arial" fo:font-size="11pt" officeooo:paragraph-rsid="000e2f57" style:font-size-asian="11pt" style:font-size-complex="11pt"/>
    </style:style>
    <style:style style:name="P4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1pt" officeooo:paragraph-rsid="000e2f57" style:font-size-asian="11pt" style:font-size-complex="11pt"/>
    </style:style>
    <style:style style:name="T1" style:family="text">
      <style:text-properties fo:language="pt" fo:country="BR"/>
    </style:style>
    <style:style style:name="T2" style:family="text">
      <style:text-properties fo:language="pt" fo:country="BR" fo:font-weight="bold" style:font-weight-asian="bold" style:font-weight-complex="bold"/>
    </style:style>
    <style:style style:name="T3" style:family="text">
      <style:text-properties style:font-name="Arial" fo:language="pt" fo:country="B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DITAL 006/2024</text:span> </text:p>
      <text:p text:style-name="P2"><text:span text:style-name="T2">CAPOEIRA VIVA NAS ESCOLAS 2ª EDIÇÃO</text:span> </text:p>
      <text:p text:style-name="P2"><text:span text:style-name="T1">ANEXO IV - MODELO DE DECLARAÇÃO DE CUMPRIMENTO AO DECRETO MUNICIPAL Nº 23.781/2013 E À INSTRUÇÃO NORMATIVA Nº 003/2013, QUE DISPÕEM SOBRE A VEDAÇÃO DO NEPOTISMO.</text:span> </text:p>
      <text:p text:style-name="P3"> </text:p>
      <text:p text:style-name="P3"/>
      <text:p text:style-name="P4"><text:span text:style-name="T1">Declaro sob as penas da lei, junto ao Município do Salvador/BA, não possuir familiar agente político, detentor de cargo em comissão/função de confiança, lotado no órgão/entidade da Prefeitura Municipal do Salvador destinatário dos serviços contratados ou que seja responsável pela contratação ou gestão da avença, bem como de autoridades hierarquicamente superiores, em conformidade com o disposto no Decreto Municipal Nº 23.781/2013, bem como na Instrução Normativa Nº 003/2013, publicada por meio da Portaria Nº 196/2013. Por ser verdade, firmamos a presente declaração.</text:span> </text:p>
      <text:p text:style-name="P4"> </text:p>
      <text:p text:style-name="P4"> <text:span text:style-name="T1">Salvador, ______de _____________________ de 2024.</text:span> </text:p>
      <text:p text:style-name="P4"> </text:p>
      <text:p text:style-name="P4"> </text:p>
      <text:p text:style-name="P2"><text:span text:style-name="T1">______________________________________</text:span> </text:p>
      <text:p text:style-name="P2"><text:span text:style-name="T1">NOME</text:span> </text:p>
      <text:p text:style-name="P2"><text:span text:style-name="T1">ASSINATURA DO(A) PROPONENTE</text:span> 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7-08T15:45:51.342000000</meta:creation-date>
    <dc:date>2024-07-08T16:12:14.026000000</dc:date>
    <meta:editing-duration>PT8M10S</meta:editing-duration>
    <meta:editing-cycles>3</meta:editing-cycles>
    <meta:generator>LibreOffice/7.3.1.3$Windows_X86_64 LibreOffice_project/a69ca51ded25f3eefd52d7bf9a5fad8c90b87951</meta:generator>
    <meta:document-statistic meta:table-count="0" meta:image-count="0" meta:object-count="0" meta:page-count="1" meta:paragraph-count="12" meta:word-count="126" meta:character-count="914" meta:non-whitespace-character-count="783"/>
  </office:meta>
</office:document-meta>
</file>