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fo:font-weight="bold" officeooo:paragraph-rsid="0018e5c1" style:font-size-asian="11pt" style:font-weight-asian="bold" style:font-size-complex="11pt" style:font-weight-complex="bold"/>
    </style:style>
    <style:style style:name="P2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18e5c1" style:font-size-asian="11pt" style:font-size-complex="11pt"/>
    </style:style>
    <style:style style:name="P3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1pt" officeooo:paragraph-rsid="0018e5c1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officeooo:paragraph-rsid="0018e5c1" style:font-size-asian="11pt" style:font-size-complex="11pt"/>
    </style:style>
    <style:style style:name="T1" style:family="text">
      <style:text-properties fo:language="pt" fo:country="B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DITAL 006/2024</text:span> </text:p>
      <text:p text:style-name="P1"><text:span text:style-name="T1">CAPOEIRA VIVA NAS ESCOLAS 2ª EDIÇÃO</text:span> </text:p>
      <text:p text:style-name="P2"><text:span text:style-name="T1">ANEXO VI - MODELO DE AUTODECLARAÇÃO ÉTNICO-RACIAL</text:span> </text:p>
      <text:p text:style-name="P3"> </text:p>
      <text:p text:style-name="P3"> </text:p>
      <text:p text:style-name="P3"><text:span text:style-name="T1">Eu,  ___________________________________________________________, portador(a) do RG nº ___________________, CPF nº ________________________________, DECLARO para fins de participação no EDITAL CAPOEIRA VIVA NAS ESCOLAS 2ª EDIÇÃO</text:span> <text:span text:style-name="T1">que sou:</text:span> </text:p>
      <text:p text:style-name="P3"> </text:p>
      <text:p text:style-name="P3"><text:span text:style-name="T1">(  ) Negro (Preto ou Pardo)                (  ) Indígena</text:span> </text:p>
      <text:p text:style-name="P3"> </text:p>
      <text:p text:style-name="P3"><text:span text:style-name="T1">Por ser verdade, assino a presente declaração e estou ciente de que a apresentação de declaração falsa pode acarretar desclassificação do Edital e aplicação de sanções criminais.</text:span> </text:p>
      <text:p text:style-name="P3"> </text:p>
      <text:p text:style-name="P3"><text:span text:style-name="T1">Salvador, ________ de ________ de 2024.</text:span> 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7-08T15:45:26.478000000</meta:creation-date>
    <dc:date>2024-07-08T16:13:05.465000000</dc:date>
    <meta:editing-duration>PT6M16S</meta:editing-duration>
    <meta:editing-cycles>2</meta:editing-cycles>
    <meta:generator>LibreOffice/7.3.1.3$Windows_X86_64 LibreOffice_project/a69ca51ded25f3eefd52d7bf9a5fad8c90b87951</meta:generator>
    <meta:document-statistic meta:table-count="0" meta:image-count="0" meta:object-count="0" meta:page-count="1" meta:paragraph-count="12" meta:word-count="82" meta:character-count="621" meta:non-whitespace-character-count="516"/>
  </office:meta>
</office:document-meta>
</file>